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SansSerif" style:font-name-asian="SansSerif" style:font-name-complex="SansSerif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0.148166666666667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3.1115cm"/>
    </style:style>
    <style:style style:name="co9" style:family="table-column">
      <style:table-column-properties fo:break-before="auto" style:column-width="0.063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9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49.95pt" style:use-optimal-row-height="false" fo:break-before="auto"/>
    </style:style>
    <style:style style:name="ro6" style:family="table-row">
      <style:table-row-properties style:row-height="61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4.0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09.95pt" style:use-optimal-row-height="false" fo:break-before="auto"/>
    </style:style>
    <style:style style:name="ro11" style:family="table-row">
      <style:table-row-properties style:row-height="19.95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7.9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3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04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1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3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7">
            <text:p>1.1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2" table:number-columns-spanned="2" table:number-rows-spanned="1" table:style-name="ce17">
            <text:p>2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7">
            <text:p>1.2</text:p>
          </table:table-cell>
          <table:covered-table-cell/>
          <table:table-cell office:value-type="string" table:number-columns-spanned="7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7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6">
            <text:p>19:01:010108:5145</text:p>
          </table:table-cell>
          <table:table-cell office:value-type="string" table:number-columns-spanned="4" table:number-rows-spanned="1" table:style-name="ce17">
            <text:p>1161995.71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6">
            <text:p>19:01:030105:7600</text:p>
          </table:table-cell>
          <table:table-cell office:value-type="string" table:number-columns-spanned="4" table:number-rows-spanned="1" table:style-name="ce17">
            <text:p>3510586.81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6">
            <text:p>19:01:040208:4530</text:p>
          </table:table-cell>
          <table:table-cell office:value-type="string" table:number-columns-spanned="4" table:number-rows-spanned="1" table:style-name="ce17">
            <text:p>2416099.97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6">
            <text:p>19:01:090603:264</text:p>
          </table:table-cell>
          <table:table-cell office:value-type="string" table:number-columns-spanned="4" table:number-rows-spanned="1" table:style-name="ce17">
            <text:p>6204063.51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6">
            <text:p>19:01:100404:1288</text:p>
          </table:table-cell>
          <table:table-cell office:value-type="string" table:number-columns-spanned="4" table:number-rows-spanned="1" table:style-name="ce17">
            <text:p>3790759.9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6">
            <text:p>19:01:100404:1289</text:p>
          </table:table-cell>
          <table:table-cell office:value-type="string" table:number-columns-spanned="4" table:number-rows-spanned="1" table:style-name="ce17">
            <text:p>3878917.1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6">
            <text:p>19:01:160107:1278</text:p>
          </table:table-cell>
          <table:table-cell office:value-type="string" table:number-columns-spanned="4" table:number-rows-spanned="1" table:style-name="ce17">
            <text:p>7630812.7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6">
            <text:p>19:03:040201:6898</text:p>
          </table:table-cell>
          <table:table-cell office:value-type="string" table:number-columns-spanned="4" table:number-rows-spanned="1" table:style-name="ce17">
            <text:p>217133.83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6">
            <text:p>19:03:060104:2889</text:p>
          </table:table-cell>
          <table:table-cell office:value-type="string" table:number-columns-spanned="4" table:number-rows-spanned="1" table:style-name="ce17">
            <text:p>821007.47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6">
            <text:p>19:09:050101:267</text:p>
          </table:table-cell>
          <table:table-cell office:value-type="string" table:number-columns-spanned="4" table:number-rows-spanned="1" table:style-name="ce17">
            <text:p>85250.7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6">
            <text:p>19:09:090101:275</text:p>
          </table:table-cell>
          <table:table-cell office:value-type="string" table:number-columns-spanned="4" table:number-rows-spanned="1" table:style-name="ce17">
            <text:p>6611813.7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6">
            <text:p>19:09:090101:318</text:p>
          </table:table-cell>
          <table:table-cell office:value-type="string" table:number-columns-spanned="4" table:number-rows-spanned="1" table:style-name="ce17">
            <text:p>2500099.2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style-name="ce6">
            <text:p>19:09:090101:427</text:p>
          </table:table-cell>
          <table:table-cell office:value-type="string" table:number-columns-spanned="4" table:number-rows-spanned="1" table:style-name="ce17">
            <text:p>4111710.81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style-name="ce6">
            <text:p>19:09:090401:150</text:p>
          </table:table-cell>
          <table:table-cell office:value-type="string" table:number-columns-spanned="4" table:number-rows-spanned="1" table:style-name="ce17">
            <text:p>191391.69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style-name="ce6">
            <text:p>19:09:100102:493</text:p>
          </table:table-cell>
          <table:table-cell office:value-type="string" table:number-columns-spanned="4" table:number-rows-spanned="1" table:style-name="ce17">
            <text:p>489859.06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7">
            <text:p>16</text:p>
          </table:table-cell>
          <table:covered-table-cell/>
          <table:table-cell office:value-type="string" table:style-name="ce6">
            <text:p>19:10:010602:1240</text:p>
          </table:table-cell>
          <table:table-cell office:value-type="string" table:number-columns-spanned="4" table:number-rows-spanned="1" table:style-name="ce17">
            <text:p>144411.58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7">
            <text:p>17</text:p>
          </table:table-cell>
          <table:covered-table-cell/>
          <table:table-cell office:value-type="string" table:style-name="ce6">
            <text:p>19:10:030301:2731</text:p>
          </table:table-cell>
          <table:table-cell office:value-type="string" table:number-columns-spanned="4" table:number-rows-spanned="1" table:style-name="ce17">
            <text:p>2472293.84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string" table:style-name="ce6">
            <text:p>19:10:030301:2732</text:p>
          </table:table-cell>
          <table:table-cell office:value-type="string" table:number-columns-spanned="4" table:number-rows-spanned="1" table:style-name="ce17">
            <text:p>1653999.40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7">
            <text:p>19</text:p>
          </table:table-cell>
          <table:covered-table-cell/>
          <table:table-cell office:value-type="string" table:style-name="ce6">
            <text:p>19:10:040133:678</text:p>
          </table:table-cell>
          <table:table-cell office:value-type="string" table:number-columns-spanned="4" table:number-rows-spanned="1" table:style-name="ce17">
            <text:p>3621288.6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7">
            <text:p>20</text:p>
          </table:table-cell>
          <table:covered-table-cell/>
          <table:table-cell office:value-type="string" table:style-name="ce6">
            <text:p>19:10:050306:6537</text:p>
          </table:table-cell>
          <table:table-cell office:value-type="string" table:number-columns-spanned="4" table:number-rows-spanned="1" table:style-name="ce17">
            <text:p>5393383.3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7">
            <text:p>21</text:p>
          </table:table-cell>
          <table:covered-table-cell/>
          <table:table-cell office:value-type="string" table:style-name="ce6">
            <text:p>19:11:010140:189</text:p>
          </table:table-cell>
          <table:table-cell office:value-type="string" table:number-columns-spanned="4" table:number-rows-spanned="1" table:style-name="ce17">
            <text:p>615071.0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7">
            <text:p>22</text:p>
          </table:table-cell>
          <table:covered-table-cell/>
          <table:table-cell office:value-type="string" table:style-name="ce6">
            <text:p>19:11:020207:231</text:p>
          </table:table-cell>
          <table:table-cell office:value-type="string" table:number-columns-spanned="4" table:number-rows-spanned="1" table:style-name="ce17">
            <text:p>595931.95</text:p>
          </table:table-cell>
          <table:covered-table-cell table:number-columns-repeated="3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number-columns-spanned="5" table:number-rows-spanned="1" table:style-name="ce17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number-columns-spanned="5" table:number-rows-spanned="1" table:style-name="ce17">
            <text:p>19:01:010106:6577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number-columns-spanned="5" table:number-rows-spanned="1" table:style-name="ce17">
            <text:p>19:02:010522:1003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number-columns-spanned="5" table:number-rows-spanned="1" table:style-name="ce17">
            <text:p>19:03:000000:682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number-columns-spanned="5" table:number-rows-spanned="1" table:style-name="ce17">
            <text:p>19:03:080101:212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number-columns-spanned="5" table:number-rows-spanned="1" table:style-name="ce17">
            <text:p>19:03:080102:3229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number-columns-spanned="5" table:number-rows-spanned="1" table:style-name="ce17">
            <text:p>19:03:080102:961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number-columns-spanned="5" table:number-rows-spanned="1" table:style-name="ce17">
            <text:p>19:03:080103:201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number-columns-spanned="5" table:number-rows-spanned="1" table:style-name="ce17">
            <text:p>19:03:080103:384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number-columns-spanned="5" table:number-rows-spanned="1" table:style-name="ce17">
            <text:p>19:09:010103:3620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number-columns-spanned="5" table:number-rows-spanned="1" table:style-name="ce17">
            <text:p>19:09:010103:674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number-columns-spanned="5" table:number-rows-spanned="1" table:style-name="ce17">
            <text:p>19:09:010107:59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number-columns-spanned="5" table:number-rows-spanned="1" table:style-name="ce17">
            <text:p>19:09:010115:1088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number-columns-spanned="5" table:number-rows-spanned="1" table:style-name="ce17">
            <text:p>19:10:130101:1046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number-columns-spanned="5" table:number-rows-spanned="1" table:style-name="ce17">
            <text:p>19:10:130101:1355</text:p>
          </table:table-cell>
          <table:covered-table-cell table:number-columns-repeated="4"/>
          <table:table-cell office:value-type="string" table:number-columns-spanned="2" table:number-rows-spanned="1" table:style-name="ce17">
            <text:p>24.07.2026</text:p>
          </table:table-cell>
          <table:covered-table-cell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7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7">
            <text:p>46e6311ce3f8c49b23894f7e6e941ec8fcca076a1a3bd76c171ebc967f1cb1355389aff78f23f7a49fb3360bec98f2e84b1af80b1828814863e0a0bf5db4fccf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20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1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1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24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04T07:16:40Z</meta:creation-date>
    <dc:date>2026-08-04T07:16:40Z</dc:date>
  </office:meta>
</office:document-meta>
</file>